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officeooo:paragraph-rsid="0011aa29"/>
    </style:style>
    <style:style style:name="P2" style:family="paragraph" style:parent-style-name="Standard">
      <style:paragraph-properties fo:text-align="justify" style:justify-single-word="false"/>
      <style:text-properties officeooo:rsid="000ecbd9" officeooo:paragraph-rsid="0013e087"/>
    </style:style>
    <style:style style:name="P3" style:family="paragraph" style:parent-style-name="Standard">
      <style:paragraph-properties fo:text-align="justify" style:justify-single-word="false"/>
      <style:text-properties fo:font-size="10pt" officeooo:rsid="0011aa29" officeooo:paragraph-rsid="0011aa29" style:font-size-asian="10pt" style:font-size-complex="10pt"/>
    </style:style>
    <style:style style:name="P4" style:family="paragraph" style:parent-style-name="Standard">
      <style:paragraph-properties fo:text-align="justify" style:justify-single-word="false"/>
      <style:text-properties fo:font-size="10pt" officeooo:rsid="0013514e" officeooo:paragraph-rsid="0013514e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0pt" officeooo:paragraph-rsid="0011aa29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fo:font-size="10pt" officeooo:paragraph-rsid="0013efe1" style:font-size-asian="10pt" style:font-size-complex="10pt"/>
    </style:style>
    <style:style style:name="P7" style:family="paragraph" style:parent-style-name="Standard">
      <style:paragraph-properties fo:text-align="justify" style:justify-single-word="false"/>
      <style:text-properties fo:font-size="10pt" officeooo:paragraph-rsid="00151881" style:font-size-asian="10pt" style:font-size-complex="10pt"/>
    </style:style>
    <style:style style:name="P8" style:family="paragraph" style:parent-style-name="Standard">
      <style:paragraph-properties fo:text-align="center" style:justify-single-word="false"/>
      <style:text-properties fo:font-size="10pt" officeooo:rsid="000abdcc" officeooo:paragraph-rsid="0013e087" style:font-size-asian="10pt" style:font-size-complex="10pt"/>
    </style:style>
    <style:style style:name="P9" style:family="paragraph" style:parent-style-name="Standard">
      <style:paragraph-properties fo:text-align="justify" style:justify-single-word="false"/>
      <style:text-properties fo:font-size="10pt" officeooo:rsid="000abdcc" officeooo:paragraph-rsid="0013e087" style:font-size-asian="10pt" style:font-size-complex="10pt"/>
    </style:style>
    <style:style style:name="P10" style:family="paragraph" style:parent-style-name="Standard">
      <style:paragraph-properties fo:text-align="justify" style:justify-single-word="false"/>
      <style:text-properties fo:font-size="10pt" officeooo:rsid="00120ff4" officeooo:paragraph-rsid="0013e087" style:font-size-asian="10pt" style:font-size-complex="10pt"/>
    </style:style>
    <style:style style:name="P11" style:family="paragraph" style:parent-style-name="Standard">
      <style:paragraph-properties fo:text-align="center" style:justify-single-word="false"/>
      <style:text-properties fo:font-size="10pt" officeooo:rsid="000b8512" officeooo:paragraph-rsid="0013e087" style:font-size-asian="10pt" style:font-size-complex="10pt"/>
    </style:style>
    <style:style style:name="P12" style:family="paragraph" style:parent-style-name="Standard">
      <style:paragraph-properties fo:text-align="justify" style:justify-single-word="false"/>
      <style:text-properties fo:font-size="10pt" officeooo:rsid="000ecbd9" officeooo:paragraph-rsid="0013e087" style:font-size-asian="10pt" style:font-size-complex="10pt"/>
    </style:style>
    <style:style style:name="P13" style:family="paragraph" style:parent-style-name="Standard">
      <style:paragraph-properties fo:text-align="justify" style:justify-single-word="false"/>
      <style:text-properties fo:font-size="10pt" officeooo:rsid="000f69b6" officeooo:paragraph-rsid="0013e087" style:font-size-asian="10pt" style:font-size-complex="10pt"/>
    </style:style>
    <style:style style:name="P14" style:family="paragraph" style:parent-style-name="Standard">
      <style:paragraph-properties fo:text-align="justify" style:justify-single-word="false"/>
      <style:text-properties fo:font-size="10pt" officeooo:rsid="0013efe1" officeooo:paragraph-rsid="0013efe1" style:font-size-asian="10pt" style:font-size-complex="10pt"/>
    </style:style>
    <style:style style:name="P15" style:family="paragraph" style:parent-style-name="Standard">
      <style:paragraph-properties fo:text-align="center" style:justify-single-word="false"/>
      <style:text-properties fo:font-size="10pt" fo:font-weight="bold" officeooo:rsid="000abdcc" officeooo:paragraph-rsid="0013e087" style:font-size-asian="10pt" style:font-weight-asian="bold" style:font-size-complex="10pt" style:font-weight-complex="bold"/>
    </style:style>
    <style:style style:name="P16" style:family="paragraph" style:parent-style-name="Standard" style:list-style-name="L1">
      <style:paragraph-properties fo:text-align="justify" style:justify-single-word="false"/>
      <style:text-properties fo:font-size="10pt" fo:font-weight="bold" officeooo:rsid="000abdcc" officeooo:paragraph-rsid="0013e087" style:font-size-asian="10pt" style:font-weight-asian="bold" style:font-size-complex="10pt" style:font-weight-complex="bold"/>
    </style:style>
    <style:style style:name="P17" style:family="paragraph" style:parent-style-name="Standard" style:list-style-name="L1">
      <style:paragraph-properties fo:text-align="justify" style:justify-single-word="false"/>
      <style:text-properties fo:font-size="10pt" officeooo:rsid="000abdcc" officeooo:paragraph-rsid="0013e087" style:font-size-asian="10pt" style:font-size-complex="10pt"/>
    </style:style>
    <style:style style:name="P18" style:family="paragraph" style:parent-style-name="Standard" style:list-style-name="L1">
      <style:paragraph-properties fo:text-align="justify" style:justify-single-word="false"/>
      <style:text-properties fo:font-size="10pt" officeooo:rsid="000abdcc" officeooo:paragraph-rsid="00154bb3" style:font-size-asian="10pt" style:font-size-complex="10pt"/>
    </style:style>
    <style:style style:name="P19" style:family="paragraph" style:parent-style-name="Standard" style:list-style-name="L2">
      <style:paragraph-properties fo:text-align="justify" style:justify-single-word="false"/>
      <style:text-properties fo:font-size="10pt" officeooo:rsid="000d8a71" officeooo:paragraph-rsid="0013e087" style:font-size-asian="10pt" style:font-size-complex="10pt"/>
    </style:style>
    <style:style style:name="P20" style:family="paragraph" style:parent-style-name="Standard" style:list-style-name="L2">
      <style:paragraph-properties fo:text-align="justify" style:justify-single-word="false"/>
      <style:text-properties fo:font-size="10pt" officeooo:rsid="00112285" officeooo:paragraph-rsid="0013e087" style:font-size-asian="10pt" style:font-size-complex="10pt"/>
    </style:style>
    <style:style style:name="P21" style:family="paragraph" style:parent-style-name="Standard" style:list-style-name="L2">
      <style:text-properties fo:font-size="10pt" officeooo:paragraph-rsid="0013e087" style:font-size-asian="10pt" style:font-size-complex="10pt"/>
    </style:style>
    <style:style style:name="P22" style:family="paragraph" style:parent-style-name="Standard">
      <style:text-properties fo:font-size="10pt" officeooo:rsid="000ecbd9" style:font-size-asian="10pt" style:font-size-complex="10pt"/>
    </style:style>
    <style:style style:name="P23" style:family="paragraph" style:parent-style-name="Standard">
      <style:paragraph-properties fo:text-align="justify" style:justify-single-word="false"/>
      <style:text-properties fo:font-size="10pt" officeooo:paragraph-rsid="0016fc30" style:font-size-asian="10pt" style:font-size-complex="10pt"/>
    </style:style>
    <style:style style:name="P24" style:family="paragraph" style:parent-style-name="Standard">
      <style:paragraph-properties fo:text-align="justify" style:justify-single-word="false"/>
      <style:text-properties fo:font-size="10pt" officeooo:paragraph-rsid="0011aa29" style:font-size-asian="10pt" style:font-size-complex="10pt"/>
    </style:style>
    <style:style style:name="P25" style:family="paragraph">
      <loext:graphic-properties draw:fill-color="#ffffff"/>
      <style:paragraph-properties fo:text-align="center"/>
    </style:style>
    <style:style style:name="P26" style:family="paragraph">
      <loext:graphic-properties draw:fill-color="#ffffff"/>
      <style:paragraph-properties fo:text-align="center"/>
      <style:text-properties fo:font-size="12pt"/>
    </style:style>
    <style:style style:name="T1" style:family="text">
      <style:text-properties officeooo:rsid="0013514e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officeooo:rsid="0011aa29" style:font-size-asian="10pt" style:font-size-complex="10pt"/>
    </style:style>
    <style:style style:name="T4" style:family="text">
      <style:text-properties fo:font-size="10pt" officeooo:rsid="000b8512" style:font-size-asian="10pt" style:font-size-complex="10pt"/>
    </style:style>
    <style:style style:name="T5" style:family="text">
      <style:text-properties fo:font-size="10pt" officeooo:rsid="000d8a71" style:font-size-asian="10pt" style:font-size-complex="10pt"/>
    </style:style>
    <style:style style:name="T6" style:family="text">
      <style:text-properties officeooo:rsid="000c102a"/>
    </style:style>
    <style:style style:name="T7" style:family="text">
      <style:text-properties officeooo:rsid="00120ff4"/>
    </style:style>
    <style:style style:name="T8" style:family="text">
      <style:text-properties officeooo:rsid="00134ef1"/>
    </style:style>
    <style:style style:name="T9" style:family="text">
      <style:text-properties officeooo:rsid="000b8512"/>
    </style:style>
    <style:style style:name="T10" style:family="text">
      <style:text-properties officeooo:rsid="0013e087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officeooo:rsid="0013e087" style:font-weight-asian="bold" style:font-weight-complex="bold"/>
    </style:style>
    <style:style style:name="T13" style:family="text">
      <style:text-properties fo:font-weight="bold" officeooo:rsid="00154bb3" style:font-weight-asian="bold" style:font-weight-complex="bold"/>
    </style:style>
    <style:style style:name="T14" style:family="text">
      <style:text-properties officeooo:rsid="0013efe1"/>
    </style:style>
    <style:style style:name="T15" style:family="text">
      <style:text-properties officeooo:rsid="00154bb3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fill-color="#ffffff" draw:textarea-horizontal-align="justify" draw:textarea-vertical-align="middle" draw:auto-grow-height="false" fo:min-height="0.321cm" fo:min-width="0.32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fill-color="#ffffff" draw:textarea-horizontal-align="justify" draw:textarea-vertical-align="middle" draw:auto-grow-height="false" fo:min-height="0.303cm" fo:min-width="0.265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draw:fill-color="#ffffff" draw:textarea-horizontal-align="justify" draw:textarea-vertical-align="middle" draw:auto-grow-height="false" fo:min-height="0.305cm" fo:min-width="0.266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tab/><text:tab/><text:tab/><text:tab/><text:tab/><text:tab/><text:span text:style-name="T3">Alla Provincia di Livorno</text:span></text:p>
      <text:p text:style-name="P3"><text:tab/><text:tab/><text:tab/><text:tab/><text:tab/><text:tab/><text:span text:style-name="T1">SERVIZIO SVILUPPO STRATEGICO PIANIFICAZIONE TPL</text:span></text:p>
      <text:p text:style-name="P4"><text:span text:style-name="T1"><text:tab/><text:tab/><text:tab/><text:tab/><text:tab/><text:tab/>U</text:span>FFICIO TPL</text:p>
      <text:p text:style-name="P4"><text:tab/><text:tab/><text:tab/><text:tab/><text:tab/><text:tab/>PIAZZA DEL MUNICIPIO, 4</text:p>
      <text:p text:style-name="P4"><text:tab/><text:tab/><text:tab/><text:tab/><text:tab/><text:tab/>provincia.livorno@postacert.toscana.it</text:p>
      <text:p text:style-name="P5"/>
      <text:p text:style-name="P5"/>
      <text:p text:style-name="P5">DATI DEL DICHIARANTE </text:p>
      <text:p text:style-name="P5"/>
      <text:p text:style-name="P5">Cognome____________________________________Nome_______________________________</text:p>
      <text:p text:style-name="P5">codice fiscale |__|__|__|__|__|__|__|__|__|__|__|__|__|__|__|__| sesso |__|</text:p>
      <text:p text:style-name="P5">Nato/a_________________________________prov.|__|__| Stato____________________ il |__|__|/|__|__|/|__|__|__|__| </text:p>
      <text:p text:style-name="P5">cittadinanza __________________________________________ </text:p>
      <text:p text:style-name="P5">estremi del documento di soggiorno _________________________________________ </text:p>
      <text:p text:style-name="P7">(se cittadino non UE) </text:p>
      <text:p text:style-name="P7">rilasciato da _____________________________________________________ il |__|__|/|__|__|/|__|__|__|__| </text:p>
      <text:p text:style-name="P5">scadenza |__|__|/|__|__|/|__|__|__|__|</text:p>
      <text:p text:style-name="P5">residente in ____________________________ prov. |__|__| </text:p>
      <text:p text:style-name="P5">Stato _______________________________</text:p>
      <text:p text:style-name="P5">indirizzo ___________________________________________ n._________ C.A.P. |__|__|__|__|__| </text:p>
      <text:p text:style-name="P5">PEC / posta elettronica _____________________________ </text:p>
      <text:p text:style-name="P5">Telefono fisso / cellulare _____________________ </text:p>
      <text:p text:style-name="P6"><draw:custom-shape text:anchor-type="char" draw:z-index="4" draw:name="Forma3" draw:style-name="gr3" draw:text-style-name="P26" svg:width="0.267cm" svg:height="0.306cm" svg:x="3.415cm" svg:y="0.019cm"><text:p/><draw:enhanced-geometry svg:viewBox="0 0 21600 21600" draw:type="rectangle" draw:enhanced-path="M 0 0 L 21600 0 21600 21600 0 21600 0 0 Z N"/></draw:custom-shape><draw:custom-shape text:anchor-type="char" draw:z-index="2" draw:name="Forma3" draw:style-name="gr2" draw:text-style-name="P25" svg:width="0.265cm" svg:height="0.304cm" svg:x="1.79cm" svg:y="0.044cm"><text:p/><draw:enhanced-geometry svg:viewBox="0 0 21600 21600" draw:type="rectangle" draw:enhanced-path="M 0 0 L 21600 0 21600 21600 0 21600 0 0 Z N"/></draw:custom-shape><draw:custom-shape text:anchor-type="char" draw:z-index="3" draw:name="Forma3" draw:style-name="gr2" draw:text-style-name="P25" svg:width="0.265cm" svg:height="0.304cm" svg:x="6.969cm" svg:y="0.064cm"><text:p/><draw:enhanced-geometry svg:viewBox="0 0 21600 21600" draw:type="rectangle" draw:enhanced-path="M 0 0 L 21600 0 21600 21600 0 21600 0 0 Z N"/></draw:custom-shape>in qualità di <text:s text:c="4"/><text:span text:style-name="T14">T</text:span>itolare <text:s text:c="5"/>Legale rappresentante <text:s text:c="4"/>Altro _______________________________ </text:p>
      <text:p text:style-name="P5"/>
      <text:p text:style-name="P23">DATI DELLA DITTA/SOCIETA’/IMPRESA Denominazione (nome della ditta o azienda o ragione sociale) ________________________________________________________________________</text:p>
      <text:p text:style-name="P23">Forma giuridica ______________________________________________ </text:p>
      <text:p text:style-name="P5">codice fiscale / p. IVA ______________________________________________ </text:p>
      <text:p text:style-name="P5"><draw:custom-shape text:anchor-type="char" draw:z-index="5" draw:name="Forma3" draw:style-name="gr2" draw:text-style-name="P25" svg:width="0.265cm" svg:height="0.304cm" svg:x="12.488cm" svg:y="0.46cm"><text:p/><draw:enhanced-geometry svg:viewBox="0 0 21600 21600" draw:type="rectangle" draw:enhanced-path="M 0 0 L 21600 0 21600 21600 0 21600 0 0 Z N"/></draw:custom-shape>Informazione indispensabile all’accesso alle banche dati  iscritta alla Camera di Commercio (C.C.I.A.A.) di________________________________prov. |__|__| n. REA |__|__|__|__|__|__|__| <text:s text:c="3"/>non ancora iscritta <draw:custom-shape text:anchor-type="char" draw:z-index="8" draw:name="Forma3" draw:style-name="gr2" draw:text-style-name="P25" svg:width="0.265cm" svg:height="0.304cm" svg:x="12.488cm" svg:y="0.46cm"><text:p/><draw:enhanced-geometry svg:viewBox="0 0 21600 21600" draw:mirror-horizontal="false" draw:mirror-vertical="false" draw:type="rectangle" draw:enhanced-path="M 0 0 L 21600 0 21600 21600 0 21600 0 0 Z N"/></draw:custom-shape><draw:custom-shape text:anchor-type="char" draw:z-index="9" draw:name="Forma3" draw:style-name="gr2" draw:text-style-name="P25" svg:width="0.265cm" svg:height="0.304cm" svg:x="15.983cm" svg:y="0.423cm"><text:p/><draw:enhanced-geometry svg:viewBox="0 0 21600 21600" draw:type="rectangle" draw:enhanced-path="M 0 0 L 21600 0 21600 21600 0 21600 0 0 Z N"/></draw:custom-shape><text:s/><draw:custom-shape text:anchor-type="char" draw:z-index="6" draw:name="Forma3" draw:style-name="gr2" draw:text-style-name="P25" svg:width="0.265cm" svg:height="0.304cm" svg:x="12.488cm" svg:y="0.46cm"><text:p/><draw:enhanced-geometry svg:viewBox="0 0 21600 21600" draw:type="rectangle" draw:enhanced-path="M 0 0 L 21600 0 21600 21600 0 21600 0 0 Z N"/></draw:custom-shape><draw:custom-shape text:anchor-type="char" draw:z-index="7" draw:name="Forma3" draw:style-name="gr2" draw:text-style-name="P25" svg:width="0.265cm" svg:height="0.304cm" svg:x="12.488cm" svg:y="0.46cm"><text:p/><draw:enhanced-geometry svg:viewBox="0 0 21600 21600" draw:type="rectangle" draw:enhanced-path="M 0 0 L 21600 0 21600 21600 0 21600 0 0 Z N"/></draw:custom-shape><text:s text:c="2"/>non necessita di iscrizione al R.I. della C.C.I.A.A. con sede legale in: Comune___________________________prov.|__|__|</text:p>
      <text:p text:style-name="P5">Stato _______________________________ </text:p>
      <text:p text:style-name="P5">indirizzo_____________________________________n._________ C.A.P. |__|__|__|__|__| Telefono fisso / cell. ______________________________</text:p>
      <text:p text:style-name="P5">fax.______________________________</text:p>
      <text:p text:style-name="P5">PEC _______________________________________________________</text:p>
      <text:p text:style-name="P5">Altro domicilio elettronico per invio delle comunicazioni inerenti la pratica ___________________________________________________ </text:p>
      <text:p text:style-name="P5"/>
      <text:p text:style-name="P15">CHIEDE</text:p>
      <text:p text:style-name="P8"/>
      <text:list xml:id="list4170186969" text:style-name="L1">
        <text:list-header>
          <text:p text:style-name="P16"><draw:custom-shape text:anchor-type="paragraph" draw:z-index="0" draw:name="Forma1" draw:style-name="gr1" draw:text-style-name="P25" svg:width="0.322cm" svg:height="0.322cm" svg:x="0.203cm" svg:y="0.143cm"><text:p/><draw:enhanced-geometry svg:viewBox="0 0 21600 21600" draw:type="rectangle" draw:enhanced-path="M 0 0 L 21600 0 21600 21600 0 21600 0 0 Z N"/></draw:custom-shape>l’istituzione di <text:span text:style-name="T15">un servizio di TPL </text:span>linea extraurbana:</text:p>
          <text:p text:style-name="P17"/>
        </text:list-header>
      </text:list>
      <text:p text:style-name="P9"><text:span text:style-name="T7">con partenza dalla Provincia di_____________Comune di_________________________________ </text:span>Loc._________________in Via_______________N°__</text:p>
      <text:p text:style-name="P10">e con arrivo <text:s text:c="3"/>alla Provincia di_____________ Comune di_________________________________ </text:p>
      <text:p text:style-name="P9">Loc._________________in Via_______________N°__</text:p>
      <text:p text:style-name="P9"/>
      <text:list xml:id="list164450601197044" text:continue-numbering="true" text:style-name="L1">
        <text:list-header>
          <text:p text:style-name="P18"><draw:custom-shape text:anchor-type="paragraph" draw:z-index="1" draw:name="Forma1" draw:style-name="gr1" draw:text-style-name="P25" svg:width="0.322cm" svg:height="0.322cm" svg:x="0.203cm" svg:y="0.143cm"><text:p/><draw:enhanced-geometry svg:viewBox="0 0 21600 21600" draw:type="rectangle" draw:enhanced-path="M 0 0 L 21600 0 21600 21600 0 21600 0 0 Z N"/></draw:custom-shape><text:span text:style-name="T12">la modifica </text:span><text:span text:style-name="T11">di </text:span><text:span text:style-name="T13">un servizio di TPL </text:span><text:span text:style-name="T11">linea extraurbana:</text:span><text:span text:style-name="T10">:</text:span></text:p>
        </text:list-header>
      </text:list>
      <text:p text:style-name="P9"/>
      <text:p text:style-name="P9"><text:span text:style-name="T6">di percorso della linea</text:span> extraurbana <text:span text:style-name="T7">N°_____ interessante la/e via/e poste:</text:span></text:p>
      <text:p text:style-name="P9"><text:span text:style-name="T8">nella Provincia di_____________Comune di___________________________</text:span>Loc._________________</text:p>
      <text:p text:style-name="P9"><text:span text:style-name="T8">da</text:span> Via/<text:span text:style-name="T8">e</text:span>_____________________________________________________</text:p>
      <text:p text:style-name="P10"><text:span text:style-name="T8"><text:s/>a Via/e_______________________________________________________________________</text:span> </text:p>
      <text:p text:style-name="P10"><text:span text:style-name="T8">poste nella</text:span> Provincia di_____________Comune di_________________________________ </text:p>
      <text:p text:style-name="P9">Loc._________________</text:p>
      <text:p text:style-name="P9"/>
      <text:p text:style-name="P9"/>
      <text:p text:style-name="P14">n.b. barrare la casella interessata</text:p>
      <text:p text:style-name="P9">A tal fine, ai sensi e per gli effetti dell’art.47 del D.P.R. n. 445/2000, consapevole della responsabilità e delle conseguenze penali, previste dall’art. 76 del D.P:r. 445/2000, in caso di rilascio di dichiarazioni mendaci e/o formazioni <text:span text:style-name="T9">di atti falsi e/o uso degli stessi, ai sensi degli artt.9 e 6 del C.d.S;</text:span></text:p>
      <text:p text:style-name="P9"><text:soft-page-break/></text:p>
      <text:p text:style-name="P11">DICHIARA</text:p>
      <text:p text:style-name="P11"/>
      <text:p text:style-name="Standard"><text:span text:style-name="T4">sotto la propria responsabilità </text:span><text:span text:style-name="T5">che la richiesta è di seguito motivata :</text:span></text:p>
      <text:p text:style-name="Standard">________________________________________________________________________________</text:p>
      <text:p text:style-name="Standard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Standard"/>
      <text:p text:style-name="P22"/>
      <text:p text:style-name="P12">Si allega:</text:p>
      <text:list xml:id="list2614665081" text:style-name="L2">
        <text:list-item>
          <text:p text:style-name="P19">Planimetria, in idonea scala, del <text:span text:style-name="T8">percorso oggetto della richiesta con indicazione della via/e</text:span>;</text:p>
        </text:list-item>
        <text:list-item>
          <text:p text:style-name="P20">copia documento <text:span text:style-name="T14">di riconoscimento</text:span> <text:span text:style-name="T14">in corso di validità</text:span></text:p>
          <text:p text:style-name="P21"/>
        </text:list-item>
      </text:list>
      <text:p text:style-name="P12">Per eventuali chiarimenti o comunicazioni urgenti, si prega di contattare:</text:p>
      <text:p text:style-name="P2"><text:span text:style-name="T2">il numero 0586 257201 o tramite mail </text:span><text:a xlink:type="simple" xlink:href="mailto:osservatorio.trasporti@provincia.livorno.it" text:style-name="Internet_20_link" text:visited-style-name="Visited_20_Internet_20_Link"><text:span text:style-name="T2">osservatorio.trasporti@provincia.livorno.it</text:span></text:a></text:p>
      <text:p text:style-name="P12"/>
      <text:p text:style-name="P13">Nota informativa ai sensi dell’art.13 del D.Lgs n. 196 del 30 giugno 2003, recante “ Codice in materia di protezione dei dati personali “ nonché dell’art. 48, comma 2, del D.P.R. 445/2000:</text:p>
      <text:p text:style-name="P13">i dati sopra riportati sono prescritti dalle disposizioni vigenti ai fini del procedimento per il quale sono richiesti e verranno utilizzati esclusivamente per tale scopo.</text:p>
      <text:p text:style-name="P13"/>
      <text:p text:style-name="P13"/>
      <text:p text:style-name="P13">Luogo e data<text:tab/><text:tab/><text:tab/><text:tab/><text:tab/><text:tab/><text:tab/><text:tab/><text:span text:style-name="T14">firm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1-27T14:52:25.867000000</meta:creation-date>
    <dc:date>2022-01-27T16:44:49.331000000</dc:date>
    <meta:editing-duration>PT28M12S</meta:editing-duration>
    <meta:editing-cycles>5</meta:editing-cycles>
    <meta:generator>LibreOffice/6.0.2.1$Windows_X86_64 LibreOffice_project/f7f06a8f319e4b62f9bc5095aa112a65d2f3ac89</meta:generator>
    <meta:document-statistic meta:table-count="0" meta:image-count="0" meta:object-count="0" meta:page-count="2" meta:paragraph-count="57" meta:word-count="396" meta:character-count="4715" meta:non-whitespace-character-count="4300"/>
  </office:meta>
</office:document-meta>
</file>