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officeooo:paragraph-rsid="0011aa29"/>
    </style:style>
    <style:style style:name="P2" style:family="paragraph" style:parent-style-name="Standard">
      <style:paragraph-properties fo:text-align="justify" style:justify-single-word="false"/>
      <style:text-properties fo:font-size="10pt" officeooo:rsid="0011aa29" officeooo:paragraph-rsid="0011aa29" style:font-size-asian="10pt" style:font-size-complex="10pt"/>
    </style:style>
    <style:style style:name="P3" style:family="paragraph" style:parent-style-name="Standard">
      <style:paragraph-properties fo:text-align="justify" style:justify-single-word="false"/>
      <style:text-properties fo:font-size="10pt" officeooo:rsid="0013514e" officeooo:paragraph-rsid="0013514e" style:font-size-asian="10pt" style:font-size-complex="10pt"/>
    </style:style>
    <style:style style:name="P4" style:family="paragraph" style:parent-style-name="Standard">
      <style:paragraph-properties fo:text-align="justify" style:justify-single-word="false"/>
      <style:text-properties fo:font-size="10pt" officeooo:paragraph-rsid="0011aa29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fo:font-size="10pt" officeooo:paragraph-rsid="0013efe1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fo:font-size="10pt" officeooo:paragraph-rsid="00151881" style:font-size-asian="10pt" style:font-size-complex="10pt"/>
    </style:style>
    <style:style style:name="P7" style:family="paragraph" style:parent-style-name="Standard">
      <style:paragraph-properties fo:text-align="center" style:justify-single-word="false"/>
      <style:text-properties fo:font-size="10pt" officeooo:rsid="000abdcc" officeooo:paragraph-rsid="0013e087" style:font-size-asian="10pt" style:font-size-complex="10pt"/>
    </style:style>
    <style:style style:name="P8" style:family="paragraph" style:parent-style-name="Standard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9" style:family="paragraph" style:parent-style-name="Standard">
      <style:paragraph-properties fo:text-align="justify" style:justify-single-word="false"/>
      <style:text-properties fo:font-size="10pt" officeooo:rsid="00120ff4" officeooo:paragraph-rsid="0013e087" style:font-size-asian="10pt" style:font-size-complex="10pt"/>
    </style:style>
    <style:style style:name="P10" style:family="paragraph" style:parent-style-name="Standard">
      <style:paragraph-properties fo:text-align="center" style:justify-single-word="false"/>
      <style:text-properties fo:font-size="10pt" officeooo:rsid="000b8512" officeooo:paragraph-rsid="0013e087" style:font-size-asian="10pt" style:font-size-complex="10pt"/>
    </style:style>
    <style:style style:name="P11" style:family="paragraph" style:parent-style-name="Standard">
      <style:paragraph-properties fo:text-align="justify" style:justify-single-word="false"/>
      <style:text-properties fo:font-size="10pt" officeooo:rsid="000f69b6" officeooo:paragraph-rsid="0013e087" style:font-size-asian="10pt" style:font-size-complex="10pt"/>
    </style:style>
    <style:style style:name="P12" style:family="paragraph" style:parent-style-name="Standard">
      <style:paragraph-properties fo:text-align="justify" style:justify-single-word="false"/>
      <style:text-properties fo:font-size="10pt" officeooo:rsid="0013efe1" officeooo:paragraph-rsid="0013efe1" style:font-size-asian="10pt" style:font-size-complex="10pt"/>
    </style:style>
    <style:style style:name="P13" style:family="paragraph" style:parent-style-name="Standard">
      <style:paragraph-properties fo:text-align="justify" style:justify-single-word="false"/>
      <style:text-properties fo:font-size="10pt" officeooo:rsid="00184e15" officeooo:paragraph-rsid="00184e15" style:font-size-asian="10pt" style:font-size-complex="10pt"/>
    </style:style>
    <style:style style:name="P14" style:family="paragraph" style:parent-style-name="Standard">
      <style:paragraph-properties fo:text-align="center" style:justify-single-word="false"/>
      <style:text-properties fo:font-size="10pt" fo:font-weight="bold" officeooo:rsid="000abdcc" officeooo:paragraph-rsid="0013e087" style:font-size-asian="10pt" style:font-weight-asian="bold" style:font-size-complex="10pt" style:font-weight-complex="bold"/>
    </style:style>
    <style:style style:name="P15" style:family="paragraph" style:parent-style-name="Standard">
      <style:text-properties officeooo:paragraph-rsid="0019d88a"/>
    </style:style>
    <style:style style:name="P16" style:family="paragraph" style:parent-style-name="Standard" style:list-style-name="L1">
      <style:paragraph-properties fo:text-align="justify" style:justify-single-word="false"/>
      <style:text-properties fo:font-size="10pt" fo:font-weight="bold" officeooo:rsid="000abdcc" officeooo:paragraph-rsid="0013e087" style:font-size-asian="10pt" style:font-weight-asian="bold" style:font-size-complex="10pt" style:font-weight-complex="bold"/>
    </style:style>
    <style:style style:name="P17" style:family="paragraph" style:parent-style-name="Standard" style:list-style-name="L1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18" style:family="paragraph" style:parent-style-name="Standard" style:list-style-name="L1">
      <style:paragraph-properties fo:text-align="justify" style:justify-single-word="false"/>
      <style:text-properties fo:font-size="10pt" officeooo:rsid="000abdcc" officeooo:paragraph-rsid="00154bb3" style:font-size-asian="10pt" style:font-size-complex="10pt"/>
    </style:style>
    <style:style style:name="P19" style:family="paragraph" style:parent-style-name="Standard">
      <style:paragraph-properties fo:text-align="justify" style:justify-single-word="false"/>
      <style:text-properties fo:font-size="10pt" officeooo:rsid="000abdcc" officeooo:paragraph-rsid="0013e087" style:font-size-asian="10pt" style:font-size-complex="10pt"/>
    </style:style>
    <style:style style:name="P20" style:family="paragraph" style:parent-style-name="Standard">
      <style:paragraph-properties fo:text-align="justify" style:justify-single-word="false"/>
      <style:text-properties fo:font-size="10pt" officeooo:rsid="00120ff4" officeooo:paragraph-rsid="00184e15" style:font-size-asian="10pt" style:font-size-complex="10pt"/>
    </style:style>
    <style:style style:name="P21" style:family="paragraph" style:parent-style-name="Standard">
      <style:paragraph-properties fo:text-align="justify" style:justify-single-word="false"/>
      <style:text-properties fo:font-size="10pt" officeooo:rsid="00134ef1" officeooo:paragraph-rsid="0013e087" style:font-size-asian="10pt" style:font-size-complex="10pt"/>
    </style:style>
    <style:style style:name="P22" style:family="paragraph" style:parent-style-name="Standard">
      <style:text-properties fo:font-size="10pt" style:text-underline-style="none" officeooo:rsid="000d8a71" officeooo:paragraph-rsid="0019d88a" style:font-size-asian="10pt" style:font-size-complex="10pt"/>
    </style:style>
    <style:style style:name="P23" style:family="paragraph">
      <loext:graphic-properties draw:fill-color="#ffffff"/>
      <style:paragraph-properties fo:text-align="center"/>
    </style:style>
    <style:style style:name="T1" style:family="text">
      <style:text-properties officeooo:rsid="0013514e"/>
    </style:style>
    <style:style style:name="T2" style:family="text">
      <style:text-properties fo:font-size="10pt" officeooo:rsid="0011aa29" style:font-size-asian="10pt" style:font-size-complex="10pt"/>
    </style:style>
    <style:style style:name="T3" style:family="text">
      <style:text-properties fo:font-size="10pt" officeooo:rsid="000ecbd9" style:font-size-asian="10pt" style:font-size-complex="10pt"/>
    </style:style>
    <style:style style:name="T4" style:family="text">
      <style:text-properties fo:font-size="10pt" officeooo:rsid="000d8a71" style:font-size-asian="10pt" style:font-size-complex="10pt"/>
    </style:style>
    <style:style style:name="T5" style:family="text">
      <style:text-properties fo:font-size="10pt" officeooo:rsid="000f69b6" style:font-size-asian="10pt" style:font-size-complex="10pt"/>
    </style:style>
    <style:style style:name="T6" style:family="text">
      <style:text-properties fo:font-size="10pt" officeooo:rsid="000b8512" style:font-size-asian="10pt" style:font-size-complex="10pt"/>
    </style:style>
    <style:style style:name="T7" style:family="text">
      <style:text-properties fo:font-size="10pt" style:text-underline-style="none" officeooo:rsid="000d8a71" style:font-size-asian="10pt" style:font-size-complex="10pt"/>
    </style:style>
    <style:style style:name="T8" style:family="text">
      <style:text-properties officeooo:rsid="000c102a"/>
    </style:style>
    <style:style style:name="T9" style:family="text">
      <style:text-properties officeooo:rsid="00120ff4"/>
    </style:style>
    <style:style style:name="T10" style:family="text">
      <style:text-properties officeooo:rsid="00134ef1"/>
    </style:style>
    <style:style style:name="T11" style:family="text">
      <style:text-properties officeooo:rsid="000b8512"/>
    </style:style>
    <style:style style:name="T12" style:family="text">
      <style:text-properties officeooo:rsid="0013e087"/>
    </style:style>
    <style:style style:name="T13" style:family="text">
      <style:text-properties officeooo:rsid="000abdcc"/>
    </style:style>
    <style:style style:name="T14" style:family="text">
      <style:text-properties fo:font-weight="bold" style:font-weight-asian="bold" style:font-weight-complex="bold"/>
    </style:style>
    <style:style style:name="T15" style:family="text">
      <style:text-properties fo:font-weight="bold" officeooo:rsid="0013e087" style:font-weight-asian="bold" style:font-weight-complex="bold"/>
    </style:style>
    <style:style style:name="T16" style:family="text">
      <style:text-properties fo:font-weight="bold" officeooo:rsid="00154bb3" style:font-weight-asian="bold" style:font-weight-complex="bold"/>
    </style:style>
    <style:style style:name="T17" style:family="text">
      <style:text-properties fo:font-weight="bold" officeooo:rsid="00184e15" style:font-weight-asian="bold" style:font-weight-complex="bold"/>
    </style:style>
    <style:style style:name="T18" style:family="text">
      <style:text-properties officeooo:rsid="0013efe1"/>
    </style:style>
    <style:style style:name="T19" style:family="text">
      <style:text-properties officeooo:rsid="00154bb3"/>
    </style:style>
    <style:style style:name="T20" style:family="text">
      <style:text-properties officeooo:rsid="00184e15"/>
    </style:style>
    <style:style style:name="T21" style:family="text">
      <style:text-properties style:text-line-through-style="none" style:text-line-through-type="none" fo:font-size="10pt" style:text-underline-style="none" officeooo:rsid="000d8a71" style:font-size-asian="10pt" style:font-size-complex="10pt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fill-color="#ffffff" draw:textarea-horizontal-align="justify" draw:textarea-vertical-align="middle" draw:auto-grow-height="false" fo:min-height="0.321cm" fo:min-width="0.32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fill-color="#ffffff" draw:textarea-horizontal-align="justify" draw:textarea-vertical-align="middle" draw:auto-grow-height="false" fo:min-height="0.189cm" fo:min-width="0.17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tab/><text:tab/><text:tab/><text:tab/><text:tab/><text:tab/><text:span text:style-name="T2">Alla Provincia di Livorno</text:span></text:p>
      <text:p text:style-name="P2"><text:tab/><text:tab/><text:tab/><text:tab/><text:tab/><text:tab/><text:span text:style-name="T1">SERVIZIO SVILUPPO STRATEGICO PIANIFICAZIONE TPL</text:span></text:p>
      <text:p text:style-name="P3"><text:span text:style-name="T1"><text:tab/><text:tab/><text:tab/><text:tab/><text:tab/><text:tab/>U</text:span>FFICIO TPL</text:p>
      <text:p text:style-name="P3"><text:tab/><text:tab/><text:tab/><text:tab/><text:tab/><text:tab/>PIAZZA DEL MUNICIPIO, 4</text:p>
      <text:p text:style-name="P3"><text:tab/><text:tab/><text:tab/><text:tab/><text:tab/><text:tab/>provincia.livorno@postacert.toscana.it</text:p>
      <text:p text:style-name="P4"/>
      <text:p text:style-name="P4"/>
      <text:p text:style-name="P4">DATI DEL DICHIARANTE </text:p>
      <text:p text:style-name="P4"/>
      <text:p text:style-name="P4">Cognome____________________________________Nome_______________________________</text:p>
      <text:p text:style-name="P4">codice fiscale |__|__|__|__|__|__|__|__|__|__|__|__|__|__|__|__| sesso |__|</text:p>
      <text:p text:style-name="P4">Nato/a_________________________________prov.|__|__| Stato____________________ il |__|__|/|__|__|/|__|__|__|__| </text:p>
      <text:p text:style-name="P4">cittadinanza __________________________________________ </text:p>
      <text:p text:style-name="P4">estremi del documento di soggiorno _________________________________________ </text:p>
      <text:p text:style-name="P6">(se cittadino non UE) </text:p>
      <text:p text:style-name="P6">rilasciato da _____________________________________________________ il |__|__|/|__|__|/|__|__|__|__| </text:p>
      <text:p text:style-name="P4">scadenza |__|__|/|__|__|/|__|__|__|__|</text:p>
      <text:p text:style-name="P4">residente in ____________________________ prov. |__|__| </text:p>
      <text:p text:style-name="P4">Stato _______________________________</text:p>
      <text:p text:style-name="P4">indirizzo ___________________________________________ n._________ C.A.P. |__|__|__|__|__| </text:p>
      <text:p text:style-name="P4">PEC / posta elettronica _____________________________ </text:p>
      <text:p text:style-name="P4">Telefono fisso / cellulare _____________________ </text:p>
      <text:p text:style-name="P5"><draw:custom-shape text:anchor-type="paragraph" draw:z-index="2" draw:name="Forma2" draw:style-name="gr2" draw:text-style-name="P23" svg:width="0.172cm" svg:height="0.19cm" svg:x="1.827cm" svg:y="0.097cm"><text:p/><draw:enhanced-geometry svg:viewBox="0 0 21600 21600" draw:type="rectangle" draw:enhanced-path="M 0 0 L 21600 0 21600 21600 0 21600 0 0 Z N"/></draw:custom-shape>in qualità di <text:s text:c="3"/><text:span text:style-name="T18">T</text:span>itolare <text:s text:c="4"/>Legale rappresentante <text:s text:c="4"/>Altro _______________________________ 2 </text:p>
      <text:p text:style-name="P4"/>
      <text:p text:style-name="P4"><text:s/>DATI DELLA DITTA/SOCIETA’/IMPRESA Denominazione (nome della ditta o azienda o ragione sociale) ________________________________________________________________________ Forma giuridica ______________________________________________ </text:p>
      <text:p text:style-name="P4">codice fiscale / p. IVA ______________________________________________ </text:p>
      <text:p text:style-name="P4">Informazione indispensabile all’accesso alle banche dati  iscritta alla Camera di Commercio (C.C.I.A.A.) di________________________________prov. |__|__| n. REA |__|__|__|__|__|__|__|  non ancora iscritta1  non necessita di iscrizione al R.I. della C.C.I.A.A. con sede legale in: Comune______________________________prov.|__|__|</text:p>
      <text:p text:style-name="P4">Stato _______________________________ </text:p>
      <text:p text:style-name="P4">indirizzo_____________________________________n._________ C.A.P. |__|__|__|__|__| Telefono fisso / cell. ______________________________</text:p>
      <text:p text:style-name="P4">fax.______________________________</text:p>
      <text:p text:style-name="P4">PEC _______________________________________________________</text:p>
      <text:p text:style-name="P4">Altro domicilio elettronico per invio delle comunicazioni inerenti la pratica ___________________________________________________ </text:p>
      <text:p text:style-name="P4"/>
      <text:p text:style-name="P14">CHIEDE</text:p>
      <text:p text:style-name="P7"/>
      <text:list xml:id="list2660187861" text:style-name="L1">
        <text:list-header>
          <text:p text:style-name="P16"><draw:custom-shape text:anchor-type="paragraph" draw:z-index="0" draw:name="Forma1" draw:style-name="gr1" draw:text-style-name="P23" svg:width="0.322cm" svg:height="0.322cm" svg:x="0.203cm" svg:y="0.143cm"><text:p/><draw:enhanced-geometry svg:viewBox="0 0 21600 21600" draw:type="rectangle" draw:enhanced-path="M 0 0 L 21600 0 21600 21600 0 21600 0 0 Z N"/></draw:custom-shape>l’istituzione di <text:span text:style-name="T19">un servizio di TPL </text:span>linea extraurbana <text:span text:style-name="T20">con nuovo istradamento</text:span>:</text:p>
          <text:p text:style-name="P17"/>
        </text:list-header>
      </text:list>
      <text:p text:style-name="P8"><text:span text:style-name="T9">con partenza dalla Provincia di_____________Comune di_________________________________ </text:span>Loc._____________________<text:span text:style-name="T20">da</text:span> Via__________________________________________N°__</text:p>
      <text:p text:style-name="P13">interessando le seguenti strade_______________________________________________________________________</text:p>
      <text:p text:style-name="P13">________________________________________________________________________________________________</text:p>
      <text:p text:style-name="P13">________________________________________________________________________________________________</text:p>
      <text:p text:style-name="P20">e con arrivo <text:s/>alla Provincia di__________________ Comune di_____________________________________________ </text:p>
      <text:p text:style-name="P8">Loc._____________________in Via__________________________________________N°__</text:p>
      <text:p text:style-name="P8"/>
      <text:list xml:id="list114249259298785" text:continue-numbering="true" text:style-name="L1">
        <text:list-header>
          <text:p text:style-name="P18"><draw:custom-shape text:anchor-type="paragraph" draw:z-index="1" draw:name="Forma1" draw:style-name="gr1" draw:text-style-name="P23" svg:width="0.322cm" svg:height="0.322cm" svg:x="0.203cm" svg:y="0.143cm"><text:p/><draw:enhanced-geometry svg:viewBox="0 0 21600 21600" draw:type="rectangle" draw:enhanced-path="M 0 0 L 21600 0 21600 21600 0 21600 0 0 Z N"/></draw:custom-shape><text:span text:style-name="T15">la modifica </text:span><text:span text:style-name="T14">di </text:span><text:span text:style-name="T16">un servizio di TPL </text:span><text:span text:style-name="T14">linea extraurbana </text:span><text:span text:style-name="T17">con nuovo istradamento</text:span><text:span text:style-name="T14">:</text:span><text:span text:style-name="T12">:</text:span></text:p>
        </text:list-header>
      </text:list>
      <text:p text:style-name="P8"/>
      <text:p text:style-name="P8"><text:span text:style-name="T8">di percorso della linea</text:span> extraurbana <text:span text:style-name="T9">N°_____ interessante la/e via/e poste</text:span></text:p>
      <text:p text:style-name="P8"><text:span text:style-name="T10">nella Provincia di__________________Comune di___________________________</text:span>Loc.________________________</text:p>
      <text:p text:style-name="P8"><text:span text:style-name="T10">da</text:span> Via/<text:span text:style-name="T10">e</text:span>_________________________________________________________________________________________</text:p>
      <text:p text:style-name="P21">a Via/e__________________________________________________________________________________________</text:p>
      <text:p text:style-name="P9"><text:span text:style-name="T10">nella</text:span> Provincia di__________________Comune di___________________________<text:span text:style-name="T13">Loc.________________________</text:span></text:p>
      <text:p text:style-name="P8"/>
      <text:p text:style-name="P12">n.b. barrare la casella interessata</text:p>
      <text:p text:style-name="P8"><text:soft-page-break/>A tal fine, ai sensi e per gli effetti dell’art.47 del D.P.R. n. 445/2000, consapevole della responsabilità e delle conseguenze penali, previste dall’art. 76 del D.P:r. 445/2000, in caso di rilascio di dichiarazioni mendaci e/o formazioni <text:span text:style-name="T11">di atti falsi e/o uso degli stessi, ai sensi degli artt.9 e 6 del C.d.S;</text:span></text:p>
      <text:p text:style-name="P8"/>
      <text:p text:style-name="P10">DICHIARA</text:p>
      <text:p text:style-name="P10"/>
      <text:p text:style-name="Standard"><text:span text:style-name="T6">sotto la propria responsabilità </text:span><text:span text:style-name="T4">che la richiesta è di seguito motivata :</text:span></text:p>
      <text:p text:style-name="Standard">_______________________________________________________________________________</text:p>
      <text:p text:style-name="Standard">_______________________________________________________________________________</text:p>
      <text:p text:style-name="Standard">_______________________________________________________________________________</text:p>
      <text:p text:style-name="Standard">_______________________________________________________________________________</text:p>
      <text:p text:style-name="Standard">_______________________________________________________________________________</text:p>
      <text:p text:style-name="Standard">_______________________________________________________________________________</text:p>
      <text:p text:style-name="Standard"/>
      <text:p text:style-name="Standard"><text:span text:style-name="T7">Si </text:span><text:span text:style-name="T21">allega:</text:span></text:p>
      <text:p text:style-name="Standard"><text:span text:style-name="T21">Planimetria</text:span><text:span text:style-name="T7">, in idonea scala, del percorso oggetto della richiesta con indicazione della via/e;</text:span></text:p>
      <text:p text:style-name="P22">copia documento di riconoscimento in corso di validità</text:p>
      <text:p text:style-name="P22"/>
      <text:p text:style-name="P15"><text:span text:style-name="T3">Per eventuali chiarimenti o comunicazioni urgenti, si prega di contattare:il numero 0586 257201 o tramite mail </text:span><text:a xlink:type="simple" xlink:href="mailto:osservatorio.trasporti@provincia.livorno.it" text:style-name="Internet_20_link" text:visited-style-name="Visited_20_Internet_20_Link"><text:span text:style-name="T3">osservatorio.trasporti@provincia.livorno.it</text:span></text:a><text:span text:style-name="T5">Nota informativa ai sensi dell’art.13 del D.Lgs n. 196 del 30 giugno 2003, recante “ Codice in materia di protezione dei dati personali “ nonché dell’art. 48, comma 2, del D.P.R. 445/2000:</text:span></text:p>
      <text:p text:style-name="P11">i dati sopra riportati sono prescritti dalle disposizioni vigenti ai fini del procedimento per il quale sono richiesti e verranno utilizzati esclusivamente per tale scopo.</text:p>
      <text:p text:style-name="P11"/>
      <text:p text:style-name="P11"/>
      <text:p text:style-name="P11">Luogo e data<text:tab/><text:tab/><text:tab/><text:tab/><text:tab/><text:tab/><text:tab/><text:tab/><text:span text:style-name="T18">firma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1-27T14:52:25.867000000</meta:creation-date>
    <dc:date>2022-02-08T11:42:46.861000000</dc:date>
    <meta:editing-duration>PT22H3M41S</meta:editing-duration>
    <meta:editing-cycles>5</meta:editing-cycles>
    <meta:generator>LibreOffice/6.0.2.1$Windows_X86_64 LibreOffice_project/f7f06a8f319e4b62f9bc5095aa112a65d2f3ac89</meta:generator>
    <meta:document-statistic meta:table-count="0" meta:image-count="0" meta:object-count="0" meta:page-count="2" meta:paragraph-count="59" meta:word-count="406" meta:character-count="5030" meta:non-whitespace-character-count="4613"/>
  </office:meta>
</office:document-meta>
</file>